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" style:parent-style-name="內文" style:family="paragraph">
      <style:paragraph-properties fo:text-align="center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1" style:parent-style-name="內文" style:family="paragraph">
      <style:paragraph-properties fo:text-align="center" fo:margin-top="0.127in" fo:margin-bottom="0.127in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3" style:parent-style-name="清單段落" style:list-style-name="LFO1" style:family="paragraph">
      <style:paragraph-properties fo:line-height="0.3333in"/>
      <style:text-properties style:font-name="標楷體" style:font-name-asian="標楷體" fo:font-size="14pt" style:font-size-asian="14pt"/>
    </style:style>
    <style:style style:name="P14" style:parent-style-name="內文" style:family="paragraph">
      <style:paragraph-properties fo:line-height="0.3333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P15" style:parent-style-name="內文" style:family="paragraph">
      <style:paragraph-properties fo:line-height="0.3333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P16" style:parent-style-name="內文" style:family="paragraph">
      <style:paragraph-properties fo:line-height="0.3333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P17" style:parent-style-name="內文" style:family="paragraph">
      <style:paragraph-properties fo:line-height="0.3333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P18" style:parent-style-name="內文" style:family="paragraph">
      <style:paragraph-properties fo:line-height="0.3333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P19" style:parent-style-name="內文" style:family="paragraph">
      <style:paragraph-properties fo:line-height="0.3333in" fo:margin-left="0.3888in" fo:text-indent="-0.3888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超連結" style:family="text">
      <style:text-properties style:font-name="標楷體" style:font-name-asian="標楷體"/>
    </style:style>
    <style:style style:name="T22" style:parent-style-name="超連結" style:family="text">
      <style:text-properties style:font-name="標楷體" style:font-name-asian="標楷體"/>
    </style:style>
    <style:style style:name="T23" style:parent-style-name="超連結" style:family="text">
      <style:text-properties style:font-name="標楷體" style:font-name-asian="標楷體"/>
    </style:style>
    <style:style style:name="T24" style:parent-style-name="超連結" style:family="text">
      <style:text-properties style:font-name="標楷體" style:font-name-asian="標楷體" fo:font-size="14pt" style:font-size-asian="14pt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T26" style:parent-style-name="預設段落字型" style:family="text">
      <style:text-properties style:font-name="標楷體" style:font-name-asian="標楷體" fo:font-size="14pt" style:font-size-asian="14pt"/>
    </style:style>
    <style:style style:name="T27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T29" style:parent-style-name="預設段落字型" style:family="text">
      <style:text-properties style:font-name="標楷體" style:font-name-asian="標楷體" fo:font-size="14pt" style:font-size-asian="14pt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31" style:parent-style-name="預設段落字型" style:family="text">
      <style:text-properties style:font-name="標楷體" style:font-name-asian="標楷體" fo:font-size="14pt" style:font-size-asian="14pt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T35" style:parent-style-name="預設段落字型" style:family="text">
      <style:text-properties style:font-name="標楷體" style:font-name-asian="標楷體" fo:font-size="14pt" style:font-size-asian="14pt"/>
    </style:style>
    <style:style style:name="T36" style:parent-style-name="預設段落字型" style:family="text">
      <style:text-properties style:font-name="標楷體" style:font-name-asian="標楷體" fo:font-size="14pt" style:font-size-asian="14pt"/>
    </style:style>
    <style:style style:name="T37" style:parent-style-name="超連結" style:family="text">
      <style:text-properties style:font-name="標楷體" style:font-name-asian="標楷體" fo:font-size="14pt" style:font-size-asian="14pt"/>
    </style:style>
    <style:style style:name="P38" style:parent-style-name="內文" style:family="paragraph">
      <style:paragraph-properties fo:line-height="0.3333in" fo:margin-left="0.3888in" fo:text-indent="-0.3888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font-size="14pt" style:font-size-asian="14pt"/>
    </style:style>
    <style:style style:name="T40" style:parent-style-name="預設段落字型" style:family="text">
      <style:text-properties style:font-name="標楷體" style:font-name-asian="標楷體" fo:font-size="14pt" style:font-size-asian="14pt"/>
    </style:style>
    <style:style style:name="T41" style:parent-style-name="預設段落字型" style:family="text">
      <style:text-properties style:font-name="標楷體" style:font-name-asian="標楷體" fo:font-size="14pt" style:font-size-asian="14pt"/>
    </style:style>
    <style:style style:name="T42" style:parent-style-name="預設段落字型" style:family="text">
      <style:text-properties style:font-name="標楷體" style:font-name-asian="標楷體" fo:font-size="14pt" style:font-size-asian="14pt"/>
    </style:style>
    <style:style style:name="T43" style:parent-style-name="預設段落字型" style:family="text">
      <style:text-properties style:font-name="標楷體" style:font-name-asian="標楷體" fo:font-size="14pt" style:font-size-asian="14pt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47" style:parent-style-name="預設段落字型" style:family="text">
      <style:text-properties style:font-name="標楷體" style:font-name-asian="標楷體" fo:font-size="14pt" style:font-size-asian="14pt"/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T49" style:parent-style-name="預設段落字型" style:family="text">
      <style:text-properties style:font-name="標楷體" style:font-name-asian="標楷體" fo:font-size="14pt" style:font-size-asian="14pt"/>
    </style:style>
    <style:style style:name="T50" style:parent-style-name="預設段落字型" style:family="text">
      <style:text-properties style:font-name="標楷體" style:font-name-asian="標楷體" fo:font-size="14pt" style:font-size-asian="14pt"/>
    </style:style>
    <style:style style:name="T5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5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5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5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5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P56" style:parent-style-name="內文" style:family="paragraph">
      <style:paragraph-properties fo:line-height="0.3333in" fo:margin-left="0.3888in" fo:text-indent="-0.3888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font-size="14pt" style:font-size-asian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60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 fo:background-color="#FFFFFF"/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P63" style:parent-style-name="內文" style:family="paragraph">
      <style:paragraph-properties fo:line-height="0.3333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P64" style:parent-style-name="內文" style:family="paragraph">
      <style:paragraph-properties fo:line-height="0.3333in" fo:margin-left="0.3888in" fo:text-indent="-0.3888in">
        <style:tab-stops/>
      </style:paragraph-properties>
    </style:style>
    <style:style style:name="T65" style:parent-style-name="預設段落字型" style:family="text">
      <style:text-properties style:font-name="標楷體" style:font-name-asian="標楷體" fo:font-size="14pt" style:font-size-asian="14pt"/>
    </style:style>
    <style:style style:name="T66" style:parent-style-name="預設段落字型" style:family="text">
      <style:text-properties style:font-name="標楷體" style:font-name-asian="標楷體" fo:letter-spacing="0.0486in" style:letter-kerning="false" fo:font-size="14pt" style:font-size-asian="14pt"/>
    </style:style>
    <style:style style:name="T67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68" style:parent-style-name="預設段落字型" style:family="text">
      <style:text-properties style:font-name="標楷體" style:font-name-asian="標楷體" fo:font-size="14pt" style:font-size-asian="14pt"/>
    </style:style>
    <style:style style:name="T69" style:parent-style-name="預設段落字型" style:family="text">
      <style:text-properties style:font-name="標楷體" style:font-name-asian="標楷體" fo:font-size="14pt" style:font-size-asian="14pt"/>
    </style:style>
    <style:style style:name="T70" style:parent-style-name="預設段落字型" style:family="text">
      <style:text-properties style:font-name="標楷體" style:font-name-asian="標楷體" fo:font-size="14pt" style:font-size-asian="14pt"/>
    </style:style>
    <style:style style:name="T71" style:parent-style-name="預設段落字型" style:family="text">
      <style:text-properties style:font-name="標楷體" style:font-name-asian="標楷體" fo:font-size="14pt" style:font-size-asian="14pt"/>
    </style:style>
    <style:style style:name="T72" style:parent-style-name="預設段落字型" style:family="text">
      <style:text-properties style:font-name="標楷體" style:font-name-asian="標楷體" fo:font-size="14pt" style:font-size-asian="14pt"/>
    </style:style>
    <style:style style:name="T73" style:parent-style-name="預設段落字型" style:family="text">
      <style:text-properties style:font-name="標楷體" style:font-name-asian="標楷體" fo:font-size="14pt" style:font-size-asian="14pt"/>
    </style:style>
    <style:style style:name="T74" style:parent-style-name="預設段落字型" style:family="text">
      <style:text-properties style:font-name="標楷體" style:font-name-asian="標楷體" fo:font-size="14pt" style:font-size-asian="14pt"/>
    </style:style>
    <style:style style:name="P75" style:parent-style-name="內文" style:family="paragraph">
      <style:paragraph-properties fo:line-height="0.3333in" fo:text-indent="0.3888in"/>
      <style:text-properties style:font-name="標楷體" style:font-name-asian="標楷體" fo:font-size="14pt" style:font-size-asian="14pt"/>
    </style:style>
    <style:style style:name="P76" style:parent-style-name="內文" style:family="paragraph">
      <style:paragraph-properties fo:line-height="0.3333in" fo:text-indent="0.3888in"/>
      <style:text-properties style:font-name="標楷體" style:font-name-asian="標楷體" fo:font-size="14pt" style:font-size-asian="14pt"/>
    </style:style>
    <style:style style:name="P77" style:parent-style-name="內文" style:family="paragraph">
      <style:paragraph-properties fo:line-height="0.3333in" fo:text-indent="1.3611in"/>
    </style:style>
    <style:style style:name="T78" style:parent-style-name="預設段落字型" style:family="text"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<text:span text:style-name="T2">銘傳大學202</text:span><text:span text:style-name="T3">7</text:span><text:span text:style-name="T4">年「</text:span><text:span text:style-name="T5">應用中文與華語文教學</text:span><text:span text:style-name="T6">」國際學術研討會</text:span></text:p>
      <text:p text:style-name="P7"><text:span text:style-name="T8">The 202</text:span><text:span text:style-name="T9">7</text:span><text:span text:style-name="T10"><text:s/>Ming Chuan University International Conference on Applied Chinese and Teaching Chinese as a Second Language</text:span></text:p>
      <text:p text:style-name="P11">徵 <text:s/>稿</text:p>
      <text:p text:style-name="P12"/>
      <text:list text:style-name="LFO1" text:continue-numbering="true">
        <text:list-item>
          <text:p text:style-name="P13">會議名稱：銘傳大學2027年「應用中文與華語文教學」國際學術研討會</text:p>
        </text:list-item>
      </text:list>
      <text:p text:style-name="P14">二、主辦單位：銘傳大學應用中文與華語文教學系</text:p>
      <text:p text:style-name="P15">三、會議時間：2027年3月12日（星期五）</text:p>
      <text:p text:style-name="P16">四、會議地點：桃園市龜山區大同里德明路五號，銘傳大學桃園校區觀光語文大樓。</text:p>
      <text:p text:style-name="P17">五、會議主題：凡與應用中文與華語文教學有關者，皆歡迎賜稿。</text:p>
      <text:p text:style-name="P18">六、徵稿對象：各大專院校專、兼任教師、專家學者</text:p>
      <text:p text:style-name="P19"><text:span text:style-name="T20">七、投稿方式：請至本系網站（</text:span><text:a xlink:href="https://web.ac.mcu.edu.tw/），參閱撰" office:target-frame-name="_top" xlink:show="replace"><text:span text:style-name="T21">http</text:span><text:span text:style-name="T22">s</text:span><text:span text:style-name="T23">://web.ac.mcu.edu.tw/</text:span><text:span text:style-name="T24">），參閱撰</text:span></text:a><text:span text:style-name="T25"><text:s/></text:span><text:span text:style-name="T26">稿格式，下載</text:span><text:span text:style-name="T27">報名表</text:span><text:span text:style-name="T28">。</text:span><text:span text:style-name="T29">報名表檔名為： 姓名--報名表。</text:span><text:span text:style-name="T30">完稿論文</text:span><text:span text:style-name="T31">以</text:span><text:span text:style-name="T32">docx與pdf檔二種格式</text:span><text:span text:style-name="T33">，</text:span><text:span text:style-name="T34">論文檔名為：姓名</text:span><text:span text:style-name="T35">—</text:span><text:span text:style-name="T36">論文題目。報名表與完稿上傳網址：</text:span><text:a xlink:href="https://forms.gle/EmMuVoRYtaTuACCR8" office:target-frame-name="_top" xlink:show="replace"><text:span text:style-name="T37">https://forms.gle/EmMuVoRYtaTuACCR8</text:span></text:a></text:p>
      <text:p text:style-name="P38"><text:span text:style-name="T39">八、徵稿截止日期：</text:span><text:span text:style-name="T40">報名表至</text:span><text:span text:style-name="T41">202</text:span><text:span text:style-name="T42">6</text:span><text:span text:style-name="T43">年</text:span><text:span text:style-name="T44">10</text:span><text:span text:style-name="T45">月3</text:span><text:span text:style-name="T46">1</text:span><text:span text:style-name="T47">日止、論文全文至</text:span><text:span text:style-name="T48">202</text:span><text:span text:style-name="T49">7</text:span><text:span text:style-name="T50">年</text:span><text:span text:style-name="T51">1月</text:span><text:span text:style-name="T52">15</text:span><text:span text:style-name="T53">日</text:span><text:span text:style-name="T54">止</text:span><text:span text:style-name="T55">。</text:span></text:p>
      <text:p text:style-name="P56"><text:span text:style-name="T57">九、論文完稿字數與注意事項：</text:span><text:span text:style-name="T58">二萬字以內</text:span><text:span text:style-name="T59">。</text:span><text:span text:style-name="T60">請務必</text:span><text:span text:style-name="T61">依照本屆研討會論文格式撰寫，才能收入專書</text:span><text:span text:style-name="T62">。</text:span></text:p>
      <text:p text:style-name="P63">十、審查結果：2027年2月15日前，以e-mail通知審查結果。</text:p>
      <text:p text:style-name="P64"><text:span text:style-name="T65">十一、</text:span><text:span text:style-name="T66">聯絡</text:span><text:span text:style-name="T67">人</text:span><text:span text:style-name="T68">：</text:span><text:span text:style-name="T69">文華</text:span><text:span text:style-name="T70">系辦公室<text:s/></text:span><text:span text:style-name="T71">鄭依昀</text:span><text:span text:style-name="T72"><text:s/></text:span><text:span text:style-name="T73">秘書</text:span><text:span text:style-name="T74"><text:s text:c="2"/></text:span></text:p>
      <text:p text:style-name="P75">聯絡電話：（03）350-7001轉3217、3219</text:p>
      <text:p text:style-name="P76">聯絡地址：333桃園市龜山區大同里德明路五號<text:s/></text:p>
      <text:p text:style-name="P77"><text:span text:style-name="T78">銘傳大學應用中文與華語文教學系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secondgreenarrowemail" style:display-name="second greenarrow email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銘傳大學2009年</dc:title>
    <dc:subject/>
    <meta:initial-creator>user</meta:initial-creator>
    <dc:creator>游秀雲</dc:creator>
    <meta:creation-date>2026-08-16T12:45:00Z</meta:creation-date>
    <dc:date>2026-08-16T12:45:00Z</dc:date>
    <meta:print-date>2025-10-03T07:48:00Z</meta:print-date>
    <meta:template xlink:href="Normal.dotm" xlink:type="simple"/>
    <meta:editing-cycles>2</meta:editing-cycles>
    <meta:editing-duration>PT120S</meta:editing-duration>
    <meta:document-statistic meta:page-count="1" meta:paragraph-count="1" meta:word-count="117" meta:character-count="787" meta:row-count="5" meta:non-whitespace-character-count="671"/>
  </office:meta>
</office:document-meta>
</file>